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72051842-61a6-45d3-8c1d-b7c0094f70ea.jpg" manifest:media-type="image/x-eps"/>
  <manifest:file-entry manifest:full-path="Pictures/Fotoia74cd7c0-ac05-4c9f-82bf-cca1942409ff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Vleuterweideweg ter hoogte van huisnummer 17</text:p>
            <text:p text:style-name="common-al">Datum: 17 augustus 2026</text:p>
            <text:p text:style-name="common-al">Kenmerk: 34185983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Vleuterweideweg ter hoogte van huisnummer 17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94.4943396226415mm"><draw:image xlink:href="Pictures/Plattegrondi72051842-61a6-45d3-8c1d-b7c0094f70ea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96.41886792452829mm"><draw:image xlink:href="Pictures/Fotoia74cd7c0-ac05-4c9f-82bf-cca1942409ff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Vleuterweideweg 1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9</meta:user-defined>
    <meta:user-defined meta:name="OVERHEIDop.GmbID/DC.identifier">gmb-2026-393639</meta:user-defined>
    <meta:user-defined meta:name="OVERHEIDop.versieInformatie"/>
  </office:meta>
</office:document-meta>
</file>