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eeklaan 69 A, 2562 AB 's-Gravenhage, Beeklaan 69 B, 2562 AB 's-Gravenhage, Beeklaan 71, 2562 A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moskee en opslagruimte Beeklaan 69A, 69B en 71 door het vervangen van de houten kozijnen op de begane grond naar kunststof kozijnen</text:p>
            <text:p text:style-name="common-al"/>
            <text:p text:style-name="common-al">Ons kenmerk: VTH2026-5024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Beeklaan 69 A, 2562 AB 's-Gravenhage, Beeklaan 69 B, 2562 AB 's-Gravenhage, Beeklaan 71, 2562 AB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6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0242</meta:user-defined>
    <meta:user-defined meta:name="DCTERMS.abstract">het veranderen van de gevel van de moskee en opslagruimte Beeklaan 69A, 69B en 71 door het vervangen van de houten kozijnen op de begane grond naar kunststof kozijn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Beeklaan 69 A, 2562 AB 's-Gravenhage, Beeklaan 69 B, 2562 AB 's-Gravenhage, Beeklaan 71, 2562 AB 's-Gravenhage</meta:user-defined>
    <meta:user-defined meta:name="OVERHEIDop.datumEindeReactietermijn">2026-09-29</meta:user-defined>
    <meta:user-defined meta:name="OVERHEIDop.terinzageleggingBG">https://www.digitale-inzage.nl/Den%20Haag/dossier/rlaJ6OqG40umt0B1KtoPQA</meta:user-defined>
    <meta:user-defined meta:name="DCTERMS.W3CDTF/DCTERMS.available">2026-08-20</meta:user-defined>
    <meta:user-defined meta:name="DCTERMS.W3CDTF/OVERHEIDop.jaargang">2026</meta:user-defined>
    <meta:user-defined meta:name="OVERHEIDop.publicationIssue">393633</meta:user-defined>
    <meta:user-defined meta:name="OVERHEIDop.GmbID/DC.identifier">gmb-2026-393633</meta:user-defined>
    <meta:user-defined meta:name="OVERHEIDop.versieInformatie"/>
  </office:meta>
</office:document-meta>
</file>