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Baerlestraat 164-H 1071B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funderingsherstel, het vergroten van de kelder, het realiseren van koekoeken in de voor- en zijgevel en het wijzigen van de beglazing</text:p>
            <text:p text:style-name="common-al">Zaakadres: Van Baerlestraat 164-H 1071BH Amsterdam</text:p>
            <text:p text:style-name="common-al">Datum ontvangst: 06-08-2026</text:p>
            <text:p text:style-name="common-al">Zaaknummer: Z2026-035064</text:p>
            <text:p text:style-name="common-al">DSO-nummer: 202608060040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6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064</meta:user-defined>
    <meta:user-defined meta:name="DCTERMS.abstract">realiseren van funderingsherstel, het vergroten van de kelder, het realiseren van koekoeken in de voor- en zijgevel en het wijzigen van de beglaz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Baerlestraat 164-H 1071BH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31</meta:user-defined>
    <meta:user-defined meta:name="OVERHEIDop.GmbID/DC.identifier">gmb-2026-393631</meta:user-defined>
    <meta:user-defined meta:name="OVERHEIDop.versieInformatie"/>
  </office:meta>
</office:document-meta>
</file>