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plaatsen van een dakkapel op het voordakvlak van de woning, Smallingerland 1 2716AD Zoetermeer op 14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8-2026 is een aanvraag Omgevingsvergunning ontvangen voor het plaatsen van een dakkapel op het voordakvlak van de woning op locatie Smallingerland 1 2716AD Zoetermeer. De aanvraag is geregistreerd onder zaaknummer 2026-116141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36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6141</meta:user-defined>
    <meta:user-defined meta:name="DCTERMS.abstract">het plaatsen van een dakkapel op het voordakvlak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plaatsen van een dakkapel op het voordakvlak van de woning, Smallingerland 1 2716AD Zoetermeer op 14-08-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26</meta:user-defined>
    <meta:user-defined meta:name="OVERHEIDop.GmbID/DC.identifier">gmb-2026-393626</meta:user-defined>
    <meta:user-defined meta:name="OVERHEIDop.versieInformatie"/>
  </office:meta>
</office:document-meta>
</file>