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937, het bouwen van een schuur met overkappping Cato Elderinklaan 47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-08-2026 19:05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362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2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937</meta:user-defined>
    <meta:user-defined meta:name="DCTERMS.abstract">het bouwen van een schuur met overkappping Cato Elderinklaan 47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6937, het bouwen van een schuur met overkappping Cato Elderinklaan 47 te Almelo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24</meta:user-defined>
    <meta:user-defined meta:name="OVERHEIDop.GmbID/DC.identifier">gmb-2026-393624</meta:user-defined>
    <meta:user-defined meta:name="OVERHEIDop.versieInformatie"/>
  </office:meta>
</office:document-meta>
</file>