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Hoogstraat te Utrecht ter hoogte van huisnummer 7</text:p>
            <text:p text:style-name="common-al">Datum: 17 augustus 2026</text:p>
            <text:p text:style-name="common-al">Kenmerk: 34240997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- Hoogstraat 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1</meta:user-defined>
    <meta:user-defined meta:name="OVERHEIDop.GmbID/DC.identifier">gmb-2026-393621</meta:user-defined>
    <meta:user-defined meta:name="OVERHEIDop.versieInformatie"/>
  </office:meta>
</office:document-meta>
</file>