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vergunning voor het 3 jaar plaatsen van 2 modules voor tijdelijke klaslokalen, Kruisbessestraat 67a en 67b in Krabben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eimerswaal heeft een aanvraag voor een omgevingsvergunning ontvangen. De vergunning is aangevraagd voor het 3 jaar plaatsen van 2 modules voor tijdelijke klaslokalen op het adres Kruisbessestraat 67a en 67b in Krabbendijke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De aanvraag is geregistreerd onder zaaknummer Z2026-000824.</text:p>
            <text:p text:style-name="common-al">
            <text:span text:style-name="nadrukvet">Waarom publiceert de gemeente Reimerswaal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Reimerswaal u weten dat er misschien iets verandert in uw omgeving. Dan kunt u op tijd reageren als u het hier niet mee eens bent.</text:p>
            <text:p text:style-name="common-al">
            <text:span text:style-name="nadrukvet">Wanneer neemt de gemeente Reimerswaal een besluit over de aanvraag van de vergunning?</text:span>
          </text:p>
            <text:p text:style-name="common-al">De gemeente Reimerswaal heeft de aanvraag voor een vergunning ontvangen op 13 augustus 2026. De gemeente Reimerswaal neemt daarover waarschijnlijk uiterlijk 8 okto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13 39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936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eimers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824</meta:user-defined>
    <meta:user-defined meta:name="DCTERMS.abstract">Voor: het 3 jaar plaatsen van 2 modules voor tijdelijke klaslokalen. Locatie: Kruisbessestraat 67a en 67b in Krabbendijke. Datum ontvangst: 13 augustus 2026.</meta:user-defined>
    <dc:language>nl</dc:language>
    <meta:user-defined meta:name="OVERHEIDop.locatietype/OVERHEIDop.gebiedsmarkering">Vlak</meta:user-defined>
    <meta:user-defined meta:name="DC.title">Ingediende aanvraag vergunning voor het 3 jaar plaatsen van 2 modules voor tijdelijke klaslokalen, Kruisbessestraat 67a en 67b in Krabbendijk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19</meta:user-defined>
    <meta:user-defined meta:name="OVERHEIDop.GmbID/DC.identifier">gmb-2026-393619</meta:user-defined>
    <meta:user-defined meta:name="OVERHEIDop.versieInformatie"/>
  </office:meta>
</office:document-meta>
</file>