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reguliere omgevingsvergunning, zaaknummer Z/26/276936, het plaatsen van een overkapping Kroesestraat 35 te Almel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7-08-2026 13:42 hebben wij een aanvraag Omgevingsvergunning enkelvoudig (regulier) ontvangen. De aanvraag heeft betrekking op de onderde(e)l(en):</text:p>
            <text:p text:style-name="common-al"/>
            <text:p text:style-name="common-al">Omgevingsplanactiviteit bouwen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6) 541111. Tegen de ingediende vergunningaanvraag kunt u geen bezwaar maken. Dat kan pas nadat er op een aanvraag om een Omgevingsvergunning enkel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39361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1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1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/26/276936</meta:user-defined>
    <meta:user-defined meta:name="DCTERMS.abstract">het plaatsen van een overkapping Kroesestraat 35 te Almelo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reguliere omgevingsvergunning, zaaknummer Z/26/276936, het plaatsen van een overkapping Kroesestraat 35 te Almelo.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618</meta:user-defined>
    <meta:user-defined meta:name="OVERHEIDop.GmbID/DC.identifier">gmb-2026-393618</meta:user-defined>
    <meta:user-defined meta:name="OVERHEIDop.versieInformatie"/>
  </office:meta>
</office:document-meta>
</file>