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ekmarktvergunning Op en rondom Spuiplein Bresk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Vergunning voor het innemen van een standplaats op de weekmarkt Breskens, met ingang van 30-7-2026, datum verzending besluit: 18-8-2026 (nummer CLZ-00013837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9361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13837</meta:user-defined>
    <dc:language>nl</dc:language>
    <meta:user-defined meta:name="OVERHEIDop.locatietype/OVERHEIDop.gebiedsmarkering">Vlak</meta:user-defined>
    <meta:user-defined meta:name="DC.title">Weekmarktvergunning Op en rondom Spuiplein Bresken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11</meta:user-defined>
    <meta:user-defined meta:name="OVERHEIDop.GmbID/DC.identifier">gmb-2026-393611</meta:user-defined>
    <meta:user-defined meta:name="OVERHEIDop.versieInformatie"/>
  </office:meta>
</office:document-meta>
</file>