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oorgenomen vestiging opstalrechten transformatorstations aan LIANDER N.V. voor diverse locaties Zuidoostbeemster (Buurt Realisatie Plan)</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1.</text:number>
                <text:p text:style-name="al"> Locatie: nabij het Noorderpad 76/ Vinderslag 25 te Zuidoostbeemster</text:p>
                <text:p text:style-name="al"> Perceel: gemeente Beemster, sectie D, nummer 5130, groot ca. 22 m2;</text:p>
              </text:list-item>
              <text:list-item text:style-override="id1-3-2-1-1-1-2">
                <text:number>2.</text:number>
                <text:p text:style-name="al"> Locatie: nabij Notarisappelstraat 4 te Zuidoostbeemster</text:p>
                <text:p text:style-name="al">Perceel: gemeente Beemster, sectie D, nummer 5132, groot ca. 37 m2;</text:p>
              </text:list-item>
              <text:list-item text:style-override="id1-3-2-1-1-1-3">
                <text:number>3.</text:number>
                <text:p text:style-name="al"> Locatie: nabij Van der Hoekstraat 1 te Zuidoostbeemster </text:p>
                <text:p text:style-name="al"> Perceel: gemeente Beemster, sectie D, nummer 5143, groot ca. 10 m2; </text:p>
              </text:list-item>
              <text:list-item text:style-override="id1-3-2-1-1-1-4">
                <text:number>4.</text:number>
                <text:p text:style-name="al"> Locatie: nabij Verzetplein 2 te Zuidoostbeemster</text:p>
                <text:p text:style-name="al">Perceel: gemeente Beemster, sectie D, nummer 5137, groot ca. 34 m2;</text:p>
              </text:list-item>
              <text:list-item text:style-override="id1-3-2-1-1-1-5">
                <text:number>5.</text:number>
                <text:p text:style-name="al"> Locatie: nabij Zuiderweg 181 te Zuidoostbeemster</text:p>
                <text:p text:style-name="al">Perceel: gemeente Beemster, sectie D, nummer 5141, groot ca. 34 m2; en</text:p>
              </text:list-item>
              <text:list-item text:style-override="id1-3-2-1-1-1-6">
                <text:number>6.</text:number>
                <text:p text:style-name="al"> Locatie: nabij Prinses Wilhelminasingel 2 te Zuidoostbeemster</text:p>
                <text:p text:style-name="al"> Perceel: gemeente Beemster, sectie D, nummer 5139, groot ca. 25 m2.</text:p>
              </text:list-item>
            </text:list>
            <text:p text:style-name="common-al">De gemeente Purmerend (hierna te noemen; de gemeente) is voornemens om voor bovengenoemde percelen een opstalrecht uit te geven aan LIANDER N.V. (hierna te noemen: LIANDER).</text:p>
            <text:p text:style-name="common-al">De vestiging van de rechten van opstal is benodigd voor de realisatie van diverse transformatorstations (voedingspunt) die onderdeel gaan uitmaken van het bestaande elektriciteitsnet in beheer bij LIANDER. </text:p>
            <text:p text:style-name="common-al">De gemeente gaat ervan uit dat LIANDER de enige serieuze gegadigde is om op deze locaties transformatorstations te realiseren aangezien LIANDER exclusief netbeheerder is van het elektriciteitsnetwerk in de gemeente Purmerend.</text:p>
            <text:p text:style-name="common-al">Mocht een andere gegadigde van mening zijn ook in aanmerking te komen voor de voorgenomen vestiging van de opstalrechten voor de realisatie van de transformatorstations, dan dient deze gegadigde dit uiterlijk tien (10) kalenderdagen na datum van publicatie kenbaar te maken door middel van een gemotiveerd bericht aan: <text:span text:style-name="nadrukondlijn">grondzaken@purmerend.nl</text:span> onder vermelding van “opstalrecht aan LIANDER N.V. t.b.v. transformatorstations Buurt Realisatie Plan Zuidoostbeemster” met vermelding van de locatie. Na onze gemotiveerde reactie op uw bericht krijgt de betreffende gegadigde zonodig nog een tweede termijn van zeven (7) kalenderdagen om een kort geding aanhangig te maken bij de rechtbank Noord-Holland. Indien u één van beide termijnen ongebruikt laat verstrijken, vervalt uw recht om in rechte op te komen tegen de voorgenomen vestiging van de opstalrechten als omschreven in deze publicatie. De gemeente is dan vrij om (verder) gevolg te geven aan haar voornemen tot de vestiging van de rechten van opstal.</text:p>
            <text:p text:style-name="common-al">Met deze publicatie geeft de gemeente uitvoering aan de arresten van de Hoge Raad van 26 november 2021 (ECLI:NL:HR:2021:1778) en 15 november 2024 (ECLI:NL:HR:2024:1661).</text:p>
            <text:p text:style-name="last-al">Let op: (ruimtelijke)bezwaren tegen de opstalrechten en/of de realisatie van transformatorstations vallen niet onder deze procedure en zijn voor de Gemeente geen aanleiding om terug te komen op de voorgenomen vestiging van de rechten van opstal als in deze kennisgeving omschreven. De bezwaren dienen dus betrekking te hebben op de voorgenomen vestiging van de rechten van opstal en de onderbouwing dat een ander dan Liander N.V.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360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unt</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genomen vestiging opstalrechten transformatorstations aan LIANDER N.V. voor diverse locaties Zuidoostbeemster (Buurt Realisatie Plan)</meta:user-defined>
    <meta:user-defined meta:name="DCTERMS.W3CDTF/DCTERMS.available">2026-08-20</meta:user-defined>
    <meta:user-defined meta:name="DCTERMS.W3CDTF/OVERHEIDop.jaargang">2026</meta:user-defined>
    <meta:user-defined meta:name="OVERHEIDop.publicationIssue">393609</meta:user-defined>
    <meta:user-defined meta:name="OVERHEIDop.GmbID/DC.identifier">gmb-2026-393609</meta:user-defined>
    <meta:user-defined meta:name="OVERHEIDop.versieInformatie"/>
  </office:meta>
</office:document-meta>
</file>