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Kansspelvergunning - aanvraag - Merseloseweg 115, 5801CC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rseloseweg 115, 5801CC Venray</text:span>-Loterij d.d. 13-11-2026 11-12-2026 08-01-2027 12-02-2027 12-03-2027 09-04-2027 -zaaknummer Z2026-00007888-ontvangstdatum 15 augustus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360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888</meta:user-defined>
    <meta:user-defined meta:name="DCTERMS.abstract">Betreft : Aanvraag Kansspelvergunning - Merseloseweg 115, 5801CC Venray</meta:user-defined>
    <dc:language>nl</dc:language>
    <meta:user-defined meta:name="OVERHEIDop.locatietype/OVERHEIDop.gebiedsmarkering">Punt</meta:user-defined>
    <meta:user-defined meta:name="DC.title">APV Kansspelvergunning - aanvraag - Merseloseweg 115, 5801CC Venray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03</meta:user-defined>
    <meta:user-defined meta:name="OVERHEIDop.GmbID/DC.identifier">gmb-2026-393603</meta:user-defined>
    <meta:user-defined meta:name="OVERHEIDop.versieInformatie"/>
  </office:meta>
</office:document-meta>
</file>