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Pijnackerplein 19A 3035GC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03-07-2026</text:span> een aanvraag voor een omgevingsvergunning, met kenmerk <text:span text:style-name="nadrukvet">Z2026-009136</text:span>/<text:span text:style-name="nadrukvet">2026070300765</text:span>, heeft ontvangen voor de Bouwactiviteit (omgevingsplan), Bouwactiviteit (technisch). <text:span text:style-name="nadrukcur">(Grondslag: Omgevingswet, artikel 5.1)</text:span></text:p>
            <text:p text:style-name="common-al">De aanvraag betreft het wijzigen van de functie, constructief wijzigen, plaatsen van dakopbouwen en splitsen van het pand op de locatie Pijnackerplein 19A, 3035GC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9359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59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59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9136</meta:user-defined>
    <meta:user-defined meta:name="DCTERMS.abstract">het wijzigen van de functie, constructief wijzigen, plaatsen van dakopbouwen en splitsen van het pand aan de Pijnacker 19A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Pijnackerplein 19A 3035GC Rot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595</meta:user-defined>
    <meta:user-defined meta:name="OVERHEIDop.GmbID/DC.identifier">gmb-2026-393595</meta:user-defined>
    <meta:user-defined meta:name="OVERHEIDop.versieInformatie"/>
  </office:meta>
</office:document-meta>
</file>