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plaatsen van een bouwkraan op 8-9 2026, thv Wielingenweg 69,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thv Wielingenweg 69, Alkmaar<text:span text:style-name="nadrukvet">; </text:span>het plaatsen van een bouwkraan op 8-9 2026</text:p>
            <text:p text:style-name="common-al">
            
          </text:p>
            <text:p text:style-name="common-al">Datum ontvangst: 18-08-2026</text:p>
            <text:p text:style-name="common-al">Zaaknummer: 00001401399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9359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59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59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0001401399</meta:user-defined>
    <dc:language>nl</dc:language>
    <meta:user-defined meta:name="OVERHEIDop.locatietype/OVERHEIDop.gebiedsmarkering">Vlak</meta:user-defined>
    <meta:user-defined meta:name="DC.title">Omgevingsvergunning aangevraagd: het plaatsen van een bouwkraan op 8-9 2026, thv Wielingenweg 69, Alkmaar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594</meta:user-defined>
    <meta:user-defined meta:name="OVERHEIDop.GmbID/DC.identifier">gmb-2026-393594</meta:user-defined>
    <meta:user-defined meta:name="OVERHEIDop.versieInformatie"/>
  </office:meta>
</office:document-meta>
</file>