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solderen van metalen, Sanjesfjild 7, Oen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solderen van metalen, Sanjesfjild 7, Oentsjerk</text:p>
            <text:p text:style-name="common-al">Zaaknummer: TZ2026-001750</text:p>
            <text:p text:style-name="common-al">Zaakadres: Sanjesfjild 7, Oentsjerk</text:p>
            <text:p text:style-name="common-al">Omschrijving: solderen van metalen</text:p>
            <text:p text:style-name="common-al">Datum ontvangst: 14-07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35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TZ2026-001750</meta:user-defined>
    <meta:user-defined meta:name="DCTERMS.abstract">solderen van meta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solderen van metalen, Sanjesfjild 7, Oentsj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590</meta:user-defined>
    <meta:user-defined meta:name="OVERHEIDop.GmbID/DC.identifier">gmb-2026-393590</meta:user-defined>
    <meta:user-defined meta:name="OVERHEIDop.versieInformatie"/>
  </office:meta>
</office:document-meta>
</file>