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venementenvergunning Kermis Zuid-Scharwoude, Koog, Kastanjelaan, Wittekruisstraat, Dorpsstraat, Krommebrug en Esdoornlaan in Zuid-Scharwoude</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aanvraag voor een evenementenvergunning is verleend:</text:p>
            <text:p text:style-name="common-al">
            
          </text:p>
            <text:p text:style-name="common-al">Voor: Kermis Zuid-Scharwoude 2026</text:p>
            <text:p text:style-name="common-al">Datum activiteit: 19, 20, 21 en 22 september 2026</text:p>
            <text:p text:style-name="common-al">Locatie: Koog, Kastanjelaan, Wittekruisstraat, Dorpsstraat, Krommebrug en Esdoornlaan in Zuid-Scharwoude</text:p>
            <text:p text:style-name="common-al">Verzonden op:  18 augustus 2026</text:p>
            <text:p text:style-name="common-al">Zaaknummer: 1246242</text:p>
            <text:p text:style-name="common-al">
            
          </text:p>
            <text:p text:style-name="common-al">
            <text:span text:style-name="nadrukvet">Informatie</text:span>
          </text:p>
            <text:p text:style-name="common-al">De verleende vergunning is in te zien bij de gemeente. Voor meer informatie kunt u contact opnemen via het e-mailadres:<text:span text:style-name="nadrukvet"/><text:a xlink:href="mailto:apv@dijkenwaard.nl" xlink:type="simple">apv@dijkenwaard.nl</text:a> of via het telefoonnummer: 072 – 575 55 55. </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358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8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8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1246242</meta:user-defined>
    <dc:language>nl</dc:language>
    <meta:user-defined meta:name="OVERHEIDop.locatietype/OVERHEIDop.gebiedsmarkering">Vlak</meta:user-defined>
    <meta:user-defined meta:name="DC.title">Kennisgeving besluit op evenementenvergunning Kermis Zuid-Scharwoude, Koog, Kastanjelaan, Wittekruisstraat, Dorpsstraat, Krommebrug en Esdoornlaan in Zuid-Scharwoude</meta:user-defined>
    <meta:user-defined meta:name="DCTERMS.W3CDTF/DCTERMS.available">2026-08-20</meta:user-defined>
    <meta:user-defined meta:name="DCTERMS.W3CDTF/OVERHEIDop.jaargang">2026</meta:user-defined>
    <meta:user-defined meta:name="OVERHEIDop.publicationIssue">393589</meta:user-defined>
    <meta:user-defined meta:name="OVERHEIDop.GmbID/DC.identifier">gmb-2026-393589</meta:user-defined>
    <meta:user-defined meta:name="OVERHEIDop.versieInformatie"/>
  </office:meta>
</office:document-meta>
</file>