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oop projectmatige kavel Roblespark fase 3 zuid, Grootegast</text:p>
      <text:section text:name="regeling_id1-3-2" text:style-name="regeling">
        <text:section text:name="aanhef_id1-3-2-1" text:style-name="aanhef">
          <text:section text:name="preambule_id1-3-2-1-1" text:style-name="preambule">
            <text:p text:style-name="al"/>
            <text:p text:style-name="al">Het project bevindt zich in de nieuwbouwwijk Roblespark in Grootegast. In fase 3 zuid kunnen 37 woningen worden gerealiseerd. Hiervan worden 22 woningen door woningcorporatie Wold &amp; Waard gerealiseerd. </text:p>
            <text:p text:style-name="al"/>
            <text:p text:style-name="al">De overige 15 kavels (de projectmatige kavel) bestaan uit 7 kavels voor vrijstaande woningen en 8 kavels voor 2- onder- 1 kapwoningen. De 2-onder-1 kapwoningen moeten passen binnen de kaders van betaalbare koopwoningen.</text:p>
            <text:p text:style-name="al"/>
            <text:p text:style-name="al">Deze aankondiging is bedoeld om belangstellende marktpartijen te attenderen op deze verkoop. De projectmatig te ontwikkelen kavel wordt via inschrijving aan de hoogste bieder uitgegeven. Marktpartijen, die de ontwikkeling en realisatie van de woningen op zich willen nemen, dienen <text:span text:style-name="nadrukvet">vóór 5 oktober 2026, 12.00 uur </text:span>hun bod kenbaar maken.</text:p>
            <text:p text:style-name="al"/>
            <text:p text:style-name="al">Hiervoor moet het formulier ‘Inschrijfformulier verkoop projectmatige Kavel Roblespark fase 3 zuid, Grootegast’ worden ingevuld en met de gevraagde bijlagen per aangetekende post in een gesloten envelop, met vermelding van ‘Roblespark fase 3 zuid, Grootegast’in de linkerbovenhoek, te versturen of door het formulier af te geven bij MW Notariaat Grootegast.</text:p>
            <text:p text:style-name="al"/>
            <text:p text:style-name="al">Aan de inschrijving kunnen alleen gegadigden meedoen die een onderneming drijven die is ingeschreven in het beroeps- of handelsregister en die zich bezighouden met de exploitatie van een projectontwikkelingsbureau, bouwbedrijf of gelijke activiteiten. Een onderneming kan zich slechts eenmaal inschrijven. Dit geldt ook voor ondernemingen die deel uitmaken van een groep/combinatie. Slechts één onderneming uit die groep/combinatie kan zich inschrijven als zelfstandige inschrijver.</text:p>
            <text:p text:style-name="al"/>
            <text:p text:style-name="al">De te realiseren woningen moeten voldoen aan het geldende TAM-omgevingsplan hoofdstuk 22Z Roblespark, fase 3 zuid – Grootegast (identificatienummer van het plan is: NL.IMRO.1969.TPGG25UITB01-VA01). Dit plan is te raadplegen via <text:a xlink:href="https://omgevingswet.overheid.nl/regels-op-de-kaart" xlink:type="simple">https://omgevingswet.overheid.nl/regels-op-de-kaart</text:a></text:p>
            <text:p text:style-name="al"/>
            <text:p text:style-name="al">Meer informatie over de wijze van inschrijving en verkoop van de projectmatig te ontwikkelen kavel vindt u in het document ‘Procedure verkoop projectmatige kavel Roblespark fase 3 zuid, Grootegast’. Dit document met bijbehorende bijlagen is te raadplegen via de link: <text:a xlink:href="https://www.westerkwartier.nl/projectkavel-Roblespark-fase-3-zuid" xlink:type="simple">https://www.westerkwartier.nl/projectkavel-Roblespark-fase-3-zuid</text:a></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358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8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8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Verkoop projectmatige kavel Roblespark fase 3 zuid, Grootegast</meta:user-defined>
    <meta:user-defined meta:name="DCTERMS.W3CDTF/DCTERMS.available">2026-08-20</meta:user-defined>
    <meta:user-defined meta:name="OVERHEIDop.externeBijlage">verkooptekening projectkavel fase 3 zuid|exb-2026-29417</meta:user-defined>
    <meta:user-defined meta:name="DCTERMS.W3CDTF/OVERHEIDop.jaargang">2026</meta:user-defined>
    <meta:user-defined meta:name="OVERHEIDop.publicationIssue">393585</meta:user-defined>
    <meta:user-defined meta:name="OVERHEIDop.GmbID/DC.identifier">gmb-2026-393585</meta:user-defined>
    <meta:user-defined meta:name="OVERHEIDop.versieInformatie"/>
  </office:meta>
</office:document-meta>
</file>