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Reclame - Gemeente Noordenveld - Nij Begun 30/9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Reclame - Gemeente Noordenveld - Nij Begun 30/9, 17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935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Reclame - Gemeente Noordenveld - Nij Begun 30/9 - APV adr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579</meta:user-defined>
    <meta:user-defined meta:name="OVERHEIDop.GmbID/DC.identifier">gmb-2026-393579</meta:user-defined>
    <meta:user-defined meta:name="OVERHEIDop.versieInformatie"/>
  </office:meta>
</office:document-meta>
</file>