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terras, Amsterdamsestraatweg 148A-BS, 3551CM Utrecht, GU-Z2026-005607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msterdamsestraatweg 148A-BS, 3551CM Utrecht</text:p>
            <text:p text:style-name="common-al">GU-Z2026-0056076</text:p>
            <text:p text:style-name="common-al">Toelichting: het bouwen van een dakterras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29 september 2026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3577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57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57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6-0056076</meta:user-defined>
    <meta:user-defined meta:name="DCTERMS.abstract">Toelichting: het bouwen van een dakterras</meta:user-defined>
    <dc:language>nl</dc:language>
    <meta:user-defined meta:name="OVERHEIDop.locatietype/OVERHEIDop.gebiedsmarkering">Vlak</meta:user-defined>
    <meta:user-defined meta:name="DC.title">Verleende Omgevingsvergunning, het bouwen van een dakterras, Amsterdamsestraatweg 148A-BS, 3551CM Utrecht, GU-Z2026-0056076</meta:user-defined>
    <meta:user-defined meta:name="OVERHEIDop.datumEindeReactietermijn">2026-09-29</meta:user-defined>
    <meta:user-defined meta:name="OVERHEIDop.terinzageleggingBG">https://jeleefomgeving.nl/inzien/002220647/32ec2f4c-7de9-48fc-98df-2ff42677e197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577</meta:user-defined>
    <meta:user-defined meta:name="OVERHEIDop.GmbID/DC.identifier">gmb-2026-393577</meta:user-defined>
    <meta:user-defined meta:name="OVERHEIDop.versieInformatie"/>
  </office:meta>
</office:document-meta>
</file>