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steiger van 10 september 2026 tot en met 13 november 2026 ter hoogte van Lambertus Huisengastraat te Purmerend</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vergunning voor plaatsen steiger van 10 september 2026 tot en met 13 november 2026 ter hoogte van Lambertus Huisengastraat te Purmerend ontvangen. De aanvraag is geregistreerd onder zaaknummer Z2026-00003377.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35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377</meta:user-defined>
    <meta:user-defined meta:name="DCTERMS.abstract">Betreft: aanvraag op locatie Lambertus Huisengastraat te Purmere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plaatsen steiger van 10 september 2026 tot en met 13 november 2026 ter hoogte van Lambertus Huisengastraat te Purmerend</meta:user-defined>
    <meta:user-defined meta:name="DCTERMS.W3CDTF/DCTERMS.available">2026-08-20</meta:user-defined>
    <meta:user-defined meta:name="DCTERMS.W3CDTF/OVERHEIDop.jaargang">2026</meta:user-defined>
    <meta:user-defined meta:name="OVERHEIDop.publicationIssue">393575</meta:user-defined>
    <meta:user-defined meta:name="OVERHEIDop.GmbID/DC.identifier">gmb-2026-393575</meta:user-defined>
    <meta:user-defined meta:name="OVERHEIDop.versieInformatie"/>
  </office:meta>
</office:document-meta>
</file>