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Meerweg 1a, 2121VA Benne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11 maart 2026 een aanvraag om een omgevingsvergunning voor het adres Meerweg 1a, 2121VA Bennebroek. De omgevingsvergunning is verleend. De gemeente geeft hiermee toestemming voor het uitbreiden en wijzigen gebruik naar bedrijfsruimten en woning naar 2 woningen. Het besluit is verzonden op 13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35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14</meta:user-defined>
    <meta:user-defined meta:name="DCTERMS.abstract">Betreft:  besluit op het adres Meerweg 1a, 2121VA Bennebroek voor het uitbr. en wijzigen gebruik naar bedrijfsruimten en woning naar 2 woningen</meta:user-defined>
    <dc:language>nl</dc:language>
    <meta:user-defined meta:name="OVERHEIDop.locatietype/OVERHEIDop.gebiedsmarkering">Vlak</meta:user-defined>
    <meta:user-defined meta:name="DC.title">Verleende omgevingsvergunning voor Meerweg 1a, 2121VA Bennebroek</meta:user-defined>
    <meta:user-defined meta:name="DCTERMS.W3CDTF/DCTERMS.available">2026-08-20</meta:user-defined>
    <meta:user-defined meta:name="DCTERMS.W3CDTF/OVERHEIDop.jaargang">2026</meta:user-defined>
    <meta:user-defined meta:name="OVERHEIDop.publicationIssue">393574</meta:user-defined>
    <meta:user-defined meta:name="OVERHEIDop.GmbID/DC.identifier">gmb-2026-393574</meta:user-defined>
    <meta:user-defined meta:name="OVERHEIDop.versieInformatie"/>
  </office:meta>
</office:document-meta>
</file>