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verbreden van dakkappellen aan de voor- en achterzijde van de woning op de locatie Zandvoortselaan 297 in Bentveld, zaaknummer ODIJ-Z-26-18528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verbreden van dakkappellen aan de voor- en achterzijde van de woning op de locatie Zandvoortselaan 297  te Bentveld.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35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verbreden van dakkappellen aan de voor- en achterzijde van de woning op de locatie Zandvoortselaan 297 in Bentveld, zaaknummer ODIJ-Z-26-185287</meta:user-defined>
    <meta:user-defined meta:name="DCTERMS.W3CDTF/DCTERMS.available">2026-08-20</meta:user-defined>
    <meta:user-defined meta:name="DCTERMS.W3CDTF/OVERHEIDop.jaargang">2026</meta:user-defined>
    <meta:user-defined meta:name="OVERHEIDop.publicationIssue">393570</meta:user-defined>
    <meta:user-defined meta:name="OVERHEIDop.GmbID/DC.identifier">gmb-2026-393570</meta:user-defined>
    <meta:user-defined meta:name="OVERHEIDop.versieInformatie"/>
  </office:meta>
</office:document-meta>
</file>