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- VERLEENDE EVENEMENTENVERGUNNING –LEEUWENSTEINLAAN 19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tussenkopcur">- Leeuwensteinlaan 19, 5261 ES Vught, Burendag 2026 op 27-9-2026, Z26-311265</text:p>
            <text:p text:style-name="tussenkopcur">De vergunning is verzonden op 18 augustus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5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- VERLEENDE EVENEMENTENVERGUNNING –LEEUWENSTEINLAAN 19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68</meta:user-defined>
    <meta:user-defined meta:name="OVERHEIDop.GmbID/DC.identifier">gmb-2026-393568</meta:user-defined>
    <meta:user-defined meta:name="OVERHEIDop.versieInformatie"/>
  </office:meta>
</office:document-meta>
</file>