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text:list-style style:name="id1-3-2-2-1-15-13">
      <text:list-level-style-bullet text:bullet-char="•" text:level="1">
        <style:list-level-properties text:min-label-width="10mm"/>
      </text:list-level-style-bullet>
    </text:list-style>
    <text:list-style style:name="id1-3-2-2-1-15-14">
      <text:list-level-style-bullet text:bullet-char="•" text:level="1">
        <style:list-level-properties text:min-label-width="10mm"/>
      </text:list-level-style-bullet>
    </text:list-style>
    <text:list-style style:name="id1-3-2-2-1-15-15">
      <text:list-level-style-bullet text:bullet-char="•" text:level="1">
        <style:list-level-properties text:min-label-width="10mm"/>
      </text:list-level-style-bullet>
    </text:list-style>
    <text:list-style style:name="id1-3-2-2-1-15-16">
      <text:list-level-style-bullet text:bullet-char="•" text:level="1">
        <style:list-level-properties text:min-label-width="10mm"/>
      </text:list-level-style-bullet>
    </text:list-style>
    <text:list-style style:name="id1-3-2-2-1-15-17">
      <text:list-level-style-bullet text:bullet-char="•" text:level="1">
        <style:list-level-properties text:min-label-width="10mm"/>
      </text:list-level-style-bullet>
    </text:list-style>
    <text:list-style style:name="id1-3-2-2-1-15-18">
      <text:list-level-style-bullet text:bullet-char="•" text:level="1">
        <style:list-level-properties text:min-label-width="10mm"/>
      </text:list-level-style-bullet>
    </text:list-style>
    <text:list-style style:name="id1-3-2-2-1-15-19">
      <text:list-level-style-bullet text:bullet-char="•" text:level="1">
        <style:list-level-properties text:min-label-width="10mm"/>
      </text:list-level-style-bullet>
    </text:list-style>
    <text:list-style style:name="id1-3-2-2-1-15-20">
      <text:list-level-style-bullet text:bullet-char="•" text:level="1">
        <style:list-level-properties text:min-label-width="10mm"/>
      </text:list-level-style-bullet>
    </text:list-style>
    <text:list-style style:name="id1-3-2-2-1-15-21">
      <text:list-level-style-bullet text:bullet-char="•" text:level="1">
        <style:list-level-properties text:min-label-width="10mm"/>
      </text:list-level-style-bullet>
    </text:list-style>
    <text:list-style style:name="id1-3-2-2-1-15-22">
      <text:list-level-style-bullet text:bullet-char="•" text:level="1">
        <style:list-level-properties text:min-label-width="10mm"/>
      </text:list-level-style-bullet>
    </text:list-style>
    <text:list-style style:name="id1-3-2-2-1-15-23">
      <text:list-level-style-bullet text:bullet-char="•" text:level="1">
        <style:list-level-properties text:min-label-width="10mm"/>
      </text:list-level-style-bullet>
    </text:list-style>
  </office:automatic-styles>
  <office:body>
    <office:text>
      <text:p text:style-name="new_page_staatscourant"/>
      <text:p text:style-name="single-kop-titel">Gemeente Heerlen - Aanwijzingsbesluit veiligheidsrisicogebied Heerlen (spoe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ANWIJZINGSBESLUIT VEILIGHEIDSRISICOGEBIED HEERLEN</text:p>
            <text:p text:style-name="al">Spoedeisende aanwijzing ex artikel 174b Gemeentewet</text:p>
            <text:p text:style-name="al"/>
            <text:p text:style-name="al"/>
            <text:p text:style-name="al">DE BURGEMEESTER VAN HEERLEN</text:p>
            <text:p text:style-name="al"/>
            <text:p text:style-name="al">Gezien het (mondeling gegeven) advies aanwijzing veiligheidsrisicogebied van de chef van het basisteam Heerlen van de politie, eenheid Limburg van 17 augustus 2026;</text:p>
            <text:p text:style-name="al"/>
            <text:p text:style-name="al">Gehoord de beraadslaging 17 augustus 2026 om 09.00 uur met de Officier van Justitie van het Openbaar Ministerie Limburg; </text:p>
            <text:p text:style-name="al"/>
            <text:p text:style-name="al">OVERWEGENDE</text:p>
            <text:p text:style-name="al"/>
            <text:list text:style-name="id1-3-2-2-1-15">
              <text:list-item text:style-override="id1-3-2-2-1-15-1">
                <text:number>•</text:number>
                <text:p text:style-name="al">dat hij de beweegredenen van het voorstel tot spoedeisende aanwijzing van het veiligheidsrisico-gebied in de lokale driehoek tot de zijne heeft gemaakt;</text:p>
              </text:list-item>
              <text:list-item text:style-override="id1-3-2-2-1-15-2">
                <text:number>•</text:number>
                <text:p text:style-name="al">dat uit de bestuurlijke rapportage d.d. 14 augustus van de chef van het basisteam Heerlen van de politie blijkt dat in de wijken Heerlerheide-Passart en Vrieheide-De Stack op het grondgebied van de gemeente Heerlen, sprake is van verstoringen van de openbare orde door ernstige jeugdoverlast en aanwezigheid en gebruik van wapens waaronder stenen, vuurwerk, ploertendo-ders, messen alsmede alarmpistolen;</text:p>
              </text:list-item>
              <text:list-item text:style-override="id1-3-2-2-1-15-3">
                <text:number>•</text:number>
                <text:p text:style-name="al">dat er in de afgelopen weken sprake is van recente (gewelds)incidenten waarbij wapens, vuurwerk of voorwerpen, gebruikt als wapen, werden gericht op woningen, auto’s en personen waaronder agenten en boa’s.</text:p>
              </text:list-item>
              <text:list-item text:style-override="id1-3-2-2-1-15-4">
                <text:number>•</text:number>
                <text:p text:style-name="al">dat er inmiddels geen sprake meer is van een overlastsituatie, maar van een structurele verstoring van de openbare orde en crimineel gedrag. Zo blijkt ook uit de bestuurlijke rapportage van 14 augustus, het sfeerverslag van de wijkboa en een analyse van meldingen van inwoners. </text:p>
              </text:list-item>
              <text:list-item text:style-override="id1-3-2-2-1-15-5">
                <text:number>•</text:number>
                <text:p text:style-name="al">dat bewoners en bezoekers van de wijk worden bedreigd, geïntimideerd en anderszins lastig gevallen;</text:p>
              </text:list-item>
              <text:list-item text:style-override="id1-3-2-2-1-15-6">
                <text:number>•</text:number>
                <text:p text:style-name="al">dat er signalen zijn dat bewoners zelf actie gaan ondernemen en de confrontatie aangaan met jongeren en hier in de afgelopen dagen reeds gevaarlijke situaties uit zijn voortgekomen;</text:p>
              </text:list-item>
              <text:list-item text:style-override="id1-3-2-2-1-15-7">
                <text:number>•</text:number>
                <text:p text:style-name="al">dat er in het betreffende gebied op zondag 16 augustus met een vuurwapen is geschoten;</text:p>
              </text:list-item>
              <text:list-item text:style-override="id1-3-2-2-1-15-8">
                <text:number>•</text:number>
                <text:p text:style-name="al">dat genoemd schietincident een acute escalatie betekent van de tot dan toe bekende overlast en incidenten in het gebied;</text:p>
              </text:list-item>
              <text:list-item text:style-override="id1-3-2-2-1-15-9">
                <text:number>•</text:number>
                <text:p text:style-name="al">dat naar aanleiding van het schietincident de openbare orde ernstig is verstoord en ernstige vrees bestaat voor verdere en verdergaande verstoringen van de openbare orde;</text:p>
              </text:list-item>
              <text:list-item text:style-override="id1-3-2-2-1-15-10">
                <text:number>•</text:number>
                <text:p text:style-name="al">dat algemeen bekend is dat niet uitgesloten kan worden dat betrokkenen reageren op het schietincident van zondagavond;</text:p>
              </text:list-item>
              <text:list-item text:style-override="id1-3-2-2-1-15-11">
                <text:number>•</text:number>
                <text:p text:style-name="al">dat naar aanleiding van het schietincident niet uitgesloten kan worden dat er nieuwe overlastgevende incidenten, openbare ordeverstoringen en incidenten met wapens gaan plaatsvinden;</text:p>
              </text:list-item>
              <text:list-item text:style-override="id1-3-2-2-1-15-12">
                <text:number>•</text:number>
                <text:p text:style-name="al">dat Heerlerheide-Passart en Vrieheide-De Stack gekend staan als wijken met meer overlast en criminaliteit dan gemiddeld in Heerlen.</text:p>
              </text:list-item>
              <text:list-item text:style-override="id1-3-2-2-1-15-13">
                <text:number>•</text:number>
                <text:p text:style-name="al">dat de afgelopen periode sprake is geweest van een intensieve aanpak van de overlastgevende jeugd via de inzet van gebiedsontzeggingen, gebiedsverboden, cameratoezicht, aanhoudingen, bekeuringen, oudergesprekken, inzet van sfeerkeepers, inbeslagname van voertuigen, extra toezicht en handhaving en extra politie-inzet.</text:p>
              </text:list-item>
              <text:list-item text:style-override="id1-3-2-2-1-15-14">
                <text:number>•</text:number>
                <text:p text:style-name="al">dat het bezit en gebruik van wapens, waarbij ook stenen als wapen worden aangemerkt, een groot gevaar oplevert voor de openbare orde en rechtsorde en kan leiden tot maatschappelijke onrust. Er bestaat een maatschappelijke behoefte om tegen dit gebruik van wapens op te treden;</text:p>
              </text:list-item>
              <text:list-item text:style-override="id1-3-2-2-1-15-15">
                <text:number>•</text:number>
                <text:p text:style-name="al">dat er gelet op bovenstaande in de omgeving Heerlerheide-Passart en Vrieheide-De Stack</text:p>
              </text:list-item>
              <text:list-item text:style-override="id1-3-2-2-1-15-16">
                <text:number>•</text:number>
                <text:p text:style-name="al">sprake is van een dreiging van ernstige wanordelijkheden waardoor de openbare orde wordt verstoord en bedreigd;</text:p>
              </text:list-item>
              <text:list-item text:style-override="id1-3-2-2-1-15-17">
                <text:number>•</text:number>
                <text:p text:style-name="al">dat het gewenst is om per direct maatregelen te treffen ter handhaving van de openbare orde en ter beperking van gevaar;</text:p>
              </text:list-item>
              <text:list-item text:style-override="id1-3-2-2-1-15-18">
                <text:number>•</text:number>
                <text:p text:style-name="al">dat de (potentiële) dreiging niet met reguliere of specifieke bevoegdheden of voorschriften kan worden ondervangen;</text:p>
              </text:list-item>
              <text:list-item text:style-override="id1-3-2-2-1-15-19">
                <text:number>•</text:number>
                <text:p text:style-name="al">dat het wenselijk is dat de Officier van Justitie in staat wordt gesteld om in het bewuste gebied de controlebevoegdheden als bedoeld in de artikelen 50, 51 en 52 van de Wet wapens en munitie te doen gelasten (lees: preventief fouilleren);</text:p>
              </text:list-item>
              <text:list-item text:style-override="id1-3-2-2-1-15-20">
                <text:number>•</text:number>
                <text:p text:style-name="al">dat de belangen van openbare veiligheid, het onmiddellijk voorkomen van wanordelijkheden en van strafbare feiten en de bescherming van de gezondheid in het onderhavige geval zwaarder wegen dan het individuele belang van burgers (bescherming van de persoonlijke levenssfeer);</text:p>
              </text:list-item>
              <text:list-item text:style-override="id1-3-2-2-1-15-21">
                <text:number>•</text:number>
                <text:p text:style-name="al">dat de duur van de aanwijzing en de omvang van het gebied proportioneel is in relatie tot het beoogde legitieme doel;</text:p>
              </text:list-item>
              <text:list-item text:style-override="id1-3-2-2-1-15-22">
                <text:number>•</text:number>
                <text:p text:style-name="al">dat het inzetten van voornoemde controlebevoegdheden in het bewuste gebied een onderdeel is van een bredere handhavingsbeleid;</text:p>
              </text:list-item>
              <text:list-item text:style-override="id1-3-2-2-1-15-23">
                <text:number>•</text:number>
                <text:p text:style-name="al">dat het aanwijzen van dit gebied als veiligheidsrisicogebied effectief bijdraagt aan het verhogen van de veiligheid in het algemeen en de veiligheid in het aangewezen gebied in het bijzonder;</text:p>
              </text:list-item>
            </text:list>
            <text:p text:style-name="al"/>
            <text:p text:style-name="al">Gelet op het bepaalde in artikel 174b Gemeentewet;</text:p>
            <text:p text:style-name="al"/>
            <text:p text:style-name="al">BESLUIT</text:p>
            <text:p text:style-name="al"/>
            <text:p text:style-name="al">De wijken Heerlerheide-Passart en Vrieheide-De Stack, met inbegrip van de daarin gelegen voor het publiek openstaande gebouwen en daarbij behorende erven, zoals weergegeven op de bijgevoegde kaart, aan te wijzen als veiligheidsrisicogebied vanaf:</text:p>
            <text:p text:style-name="al"/>
            <text:p text:style-name="al">17 augustus 17:00 uur tot 18 augustus 05:00 </text:p>
            <text:p text:style-name="al"/>
            <text:p text:style-name="al">Opgemerkt is dat dit besluit op 17 augustus om 10:00 uur mondeling genomen is en op een later tijdstip, doch zo spoedig als mogelijk, conform artikel 174b, derde lid van de Gemeentewet op schrift werd gesteld en bekendgemaakt op www.heerlen.nl en/of door het aanplakken van een afschrift van deze aanwijzing aan het Raadhuis van de gemeente Heerlen gelegen aan de Geleenstraat 25;</text:p>
            <text:p text:style-name="al"/>
            <text:p text:style-name="al">Deze aanwijzing conform artikel 174b, vierde lid van de Gemeentewet ter kennisname aan de raad van de gemeente Heerlen te zenden.</text:p>
            <text:p text:style-name="al"/>
            <text:p text:style-name="al">Aldus vastgesteld door de burgemeester op 17 augustus 2026</text:p>
            <text:p text:style-name="al"/>
            <text:p text:style-name="al">De burgemeester van Heerlen,</text:p>
            <text:p text:style-name="al"/>
            <text:p text:style-name="al">Drs. R. Wever</text:p>
            <text:p text:style-name="al"/>
            <text:p text:style-name="al">BIJLAGE – kaart aangewezen veiligheidsrisicogebied</text:p>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35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eerlen</meta:user-defined>
    <meta:user-defined meta:name="OVERHEID.Informatietype/DC.type">officiële publicatie</meta:user-defined>
    <meta:user-defined meta:name="OVERHEIDop.Rubriek/DC.type">ander besluit van algemene strekking</meta:user-defined>
    <meta:user-defined meta:name="OVERHEID.Gemeente/DCTERMS.publisher">Heerlen</meta:user-defined>
    <meta:user-defined meta:name="OVERHEID.Gemeente/OVERHEID.authority">Heerlen</meta:user-defined>
    <meta:user-defined meta:name="OVERHEID.TaxonomieBeleidsagendaDecentraal/OVERHEID.category">Openbare orde en veiligheid | Organisatie en beleid</meta:user-defined>
    <meta:user-defined meta:name="DC.source">artikel 174b van de Gemeentewet]|[1.0:c:BWBR0005416&amp;artikel=174b&amp;g=2026-06-04</meta:user-defined>
    <dc:language>nl</dc:language>
    <meta:user-defined meta:name="OVERHEIDop.locatietype/OVERHEIDop.gebiedsmarkering">Gemeente</meta:user-defined>
    <meta:user-defined meta:name="DC.title">Gemeente Heerlen - Aanwijzingsbesluit veiligheidsrisicogebied Heerlen (spoed)</meta:user-defined>
    <meta:user-defined meta:name="DCTERMS.W3CDTF/DCTERMS.available">2026-08-18</meta:user-defined>
    <meta:user-defined meta:name="OVERHEIDop.externeBijlage">plattegrond|exb-2026-29416</meta:user-defined>
    <meta:user-defined meta:name="DCTERMS.W3CDTF/OVERHEIDop.jaargang">2026</meta:user-defined>
    <meta:user-defined meta:name="OVERHEIDop.publicationIssue">393566</meta:user-defined>
    <meta:user-defined meta:name="OVERHEIDop.GmbID/DC.identifier">gmb-2026-393566</meta:user-defined>
    <meta:user-defined meta:name="OVERHEIDop.versieInformatie"/>
  </office:meta>
</office:document-meta>
</file>