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plaatsen van een dakkapel in het voordakvlak op het perceel Magdalenapolder 3, 3825 LL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plaatsen van een dakkapel in het voordakvlak op het perceel Magdalenapolder 3, 3825 LL Amersfoort</text:span>
          </text:p>
            <text:p text:style-name="common-al">De Gemeente Amersfoort heeft op 04-08-2026 een aanvraag voor een omgevingsvergunning ontvangen voor het plaatsen van een dakkapel in het voordakvlak op het perceel Magdalenapolder 3, 3825 LL Amersfoort, met kenmerk CLZ-00039283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9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356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6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6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9283</meta:user-defined>
    <dc:language>nl</dc:language>
    <meta:user-defined meta:name="OVERHEIDop.locatietype/OVERHEIDop.gebiedsmarkering">Punt</meta:user-defined>
    <meta:user-defined meta:name="DC.title">Ontvangen aanvraag omgevingsvergunning voor het plaatsen van een dakkapel in het voordakvlak op het perceel Magdalenapolder 3, 3825 LL Amersfoor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564</meta:user-defined>
    <meta:user-defined meta:name="OVERHEIDop.GmbID/DC.identifier">gmb-2026-393564</meta:user-defined>
    <meta:user-defined meta:name="OVERHEIDop.versieInformatie"/>
  </office:meta>
</office:document-meta>
</file>