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evenementenvergunning voor buurt bbq 26-09-2026 op locatie van Kinsbergenstraat 8, 5102VE Do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is een aanvraag ontvangen voor buurt bbq 26-09-2026 op de locatie van Kinsbergenstraat 8, 5102VE Dongen. De aanvraag is geregistreerd onder zaaknummer Z2026-00001300. De aanvraag betreft de volgende activiteiten:</text:p>
            <text:p text:style-name="common-al">Buurt barbecue </text:p>
            <text:p text:style-name="common-al">Procedure</text:p>
            <text:p text:style-name="last-al">Nadat de aanvraag is beoordeeld neemt de gemeente een besluit. Dit gebeurt zo snel als mogelijk na ontvangst van de complete aanvraag. Voor meer informatie kunt u contact opnemen via <text:a xlink:href="mailto:vergunningenhandhaving@dongen.nl" xlink:type="simple">vergunningenhandhaving@dongen.nl</text:a> onder vermelding van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9356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300</meta:user-defined>
    <meta:user-defined meta:name="DCTERMS.abstract">van Kinsbergenstraat 8, 5102VE Dongen</meta:user-defined>
    <dc:language>nl</dc:language>
    <meta:user-defined meta:name="OVERHEIDop.locatietype/OVERHEIDop.gebiedsmarkering">Punt</meta:user-defined>
    <meta:user-defined meta:name="DC.title">Ontvangst aanvraag evenementenvergunning voor buurt bbq 26-09-2026 op locatie van Kinsbergenstraat 8, 5102VE Dong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60</meta:user-defined>
    <meta:user-defined meta:name="OVERHEIDop.GmbID/DC.identifier">gmb-2026-393560</meta:user-defined>
    <meta:user-defined meta:name="OVERHEIDop.versieInformatie"/>
  </office:meta>
</office:document-meta>
</file>