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plaatsen van een uitbouw aan het souterrain met dakterras op de locatie Tjerk Hiddesstraat 5 a in Zandvoort, zaaknummer ODIJ-Z-26-177159</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plaatsen van een uitbouw aan het souterrain met dakterras op de locatie Tjerk Hiddesstraat 5 a te Zandvoort.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355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plaatsen van een uitbouw aan het souterrain met dakterras op de locatie Tjerk Hiddesstraat 5 a in Zandvoort, zaaknummer ODIJ-Z-26-177159</meta:user-defined>
    <meta:user-defined meta:name="DCTERMS.W3CDTF/DCTERMS.available">2026-08-20</meta:user-defined>
    <meta:user-defined meta:name="DCTERMS.W3CDTF/OVERHEIDop.jaargang">2026</meta:user-defined>
    <meta:user-defined meta:name="OVERHEIDop.publicationIssue">393553</meta:user-defined>
    <meta:user-defined meta:name="OVERHEIDop.GmbID/DC.identifier">gmb-2026-393553</meta:user-defined>
    <meta:user-defined meta:name="OVERHEIDop.versieInformatie"/>
  </office:meta>
</office:document-meta>
</file>