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agro Aannemingsmaatschappij Zeeland B.V.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 augustus 2026 hebben wij een melding ontvangen van Sagro Aannemings-maatschappij Zeeland B.V. voor een activiteit aan de Trenteweg 2a Driewegen.</text:p>
            <text:p text:style-name="common-al">Het gaat om een melding in het kader van het Besluit activiteiten leefomgeving (Bal), over “Trenteweg 2a Driewegen”. De activiteit betreft het toepassen van grond op de percelen kadastraal bekend gemeente Borsele, sectie M, perceelnummers 1581 en 1582.</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last-al">De melding is geregistreerd onder nummer Z2026-0000674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35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Adres</meta:user-defined>
    <meta:user-defined meta:name="DC.title">Melding Besluit activiteiten leefomgeving van Sagro Aannemingsmaatschappij Zeeland B.V.</meta:user-defined>
    <meta:user-defined meta:name="DCTERMS.W3CDTF/DCTERMS.available">2026-08-20</meta:user-defined>
    <meta:user-defined meta:name="DCTERMS.W3CDTF/OVERHEIDop.jaargang">2026</meta:user-defined>
    <meta:user-defined meta:name="OVERHEIDop.publicationIssue">393552</meta:user-defined>
    <meta:user-defined meta:name="OVERHEIDop.GmbID/DC.identifier">gmb-2026-393552</meta:user-defined>
    <meta:user-defined meta:name="OVERHEIDop.versieInformatie"/>
  </office:meta>
</office:document-meta>
</file>