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Keilestraat 9C 3029B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4-08-2026</text:span> een aanvraag voor een omgevingsvergunning, met kenmerk <text:span text:style-name="nadrukvet">Z2026-011231</text:span>/<text:span text:style-name="nadrukvet">2026081400528</text:span>, heeft ontvangen voor de Buitenplanse activiteit (BOPA). <text:span text:style-name="nadrukcur">(Grondslag: Omgevingswet, artikel 5.1)</text:span></text:p>
            <text:p text:style-name="common-al">De aanvraag betreft het evenement Conflux Festival 2026 op de locatie Keilestraat 9C 3029BP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35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11231</meta:user-defined>
    <meta:user-defined meta:name="DCTERMS.abstract">EVENEMENT: Conflux Festival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Keilestraat 9C 3029BP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49</meta:user-defined>
    <meta:user-defined meta:name="OVERHEIDop.GmbID/DC.identifier">gmb-2026-393549</meta:user-defined>
    <meta:user-defined meta:name="OVERHEIDop.versieInformatie"/>
  </office:meta>
</office:document-meta>
</file>