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Welgelegenlaan 9, 3971HL Driebergen-Rijsenburg, plaatsen dakkapel in het zijgeveldakvlak  (RX2026-00001493, 18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Welgelegenlaan 9, 3971HL Driebergen-Rijsenburg, plaatsen dakkapel in het zijgeveldakvlak  (RX2026-00001493, 18 augustus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354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4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4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493</meta:user-defined>
    <meta:user-defined meta:name="DCTERMS.abstract">Welgelegenlaan 9, 3971HL Driebergen-Rijsenburg, plaatsen dakkapel in het zijgeveldakvlak  (RX2026-00001493, 18 augustus 2026)</meta:user-defined>
    <dc:language>nl</dc:language>
    <meta:user-defined meta:name="OVERHEIDop.locatietype/OVERHEIDop.gebiedsmarkering">Vlak</meta:user-defined>
    <meta:user-defined meta:name="DC.title">Gemeente Utrechtse Heuvelrug, verleende omgevingsvergunning - Welgelegenlaan 9, 3971HL Driebergen-Rijsenburg, plaatsen dakkapel in het zijgeveldakvlak  (RX2026-00001493, 18 augustus 2026)</meta:user-defined>
    <meta:user-defined meta:name="DCTERMS.W3CDTF/DCTERMS.available">2026-08-20</meta:user-defined>
    <meta:user-defined meta:name="DCTERMS.W3CDTF/OVERHEIDop.jaargang">2026</meta:user-defined>
    <meta:user-defined meta:name="OVERHEIDop.publicationIssue">393547</meta:user-defined>
    <meta:user-defined meta:name="OVERHEIDop.GmbID/DC.identifier">gmb-2026-393547</meta:user-defined>
    <meta:user-defined meta:name="OVERHEIDop.versieInformatie"/>
  </office:meta>
</office:document-meta>
</file>