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75 jier Kneppelfreed (2026) aan / op / in de Wilhelminaplein in Leeuwarden (APV-2026-03903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75 jier Kneppelfreed op het Wilhelminaplein in Leeuwarden. Het evenement is op 21 november 2026. 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4 augustus 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35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evenementenvergunning</meta:user-defined>
    <meta:user-defined meta:name="OVERHEIDop.referentienummer">APV-2026-039031</meta:user-defined>
    <dc:language>nl</dc:language>
    <meta:user-defined meta:name="OVERHEIDop.locatietype/OVERHEIDop.gebiedsmarkering">Vlak</meta:user-defined>
    <meta:user-defined meta:name="DC.title">Verleende geluidsontheffing evenement voor 75 jier Kneppelfreed (2026) aan / op / in de Wilhelminaplein in Leeuwarden (APV-2026-039031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46</meta:user-defined>
    <meta:user-defined meta:name="OVERHEIDop.GmbID/DC.identifier">gmb-2026-393546</meta:user-defined>
    <meta:user-defined meta:name="OVERHEIDop.versieInformatie"/>
  </office:meta>
</office:document-meta>
</file>