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realiseren van een dakopbouw en een dakterras, Adriaan Menninckkwartier 18, 3554CT Utrecht, GU-Z2026-00430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iaan Menninckkwartier 18, 3554CT Utrecht</text:p>
            <text:p text:style-name="common-al">GU-Z2026-0043035</text:p>
            <text:p text:style-name="common-al">Toelichting: het realiseren van een dakopbouw en een dakterras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9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354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4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4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43035</meta:user-defined>
    <meta:user-defined meta:name="DCTERMS.abstract">Toelichting: het realiseren van een dakopbouw en een dakterras</meta:user-defined>
    <dc:language>nl</dc:language>
    <meta:user-defined meta:name="DC.title">Verleende Omgevingsvergunning, het realiseren van een dakopbouw en een dakterras, Adriaan Menninckkwartier 18, 3554CT Utrecht, GU-Z2026-0043035</meta:user-defined>
    <meta:user-defined meta:name="OVERHEIDop.datumEindeReactietermijn">2026-09-29</meta:user-defined>
    <meta:user-defined meta:name="OVERHEIDop.terinzageleggingBG">https://jeleefomgeving.nl/inzien/002220647/40ff34fd-3038-414d-97d7-2feecc4b8a27</meta:user-defined>
    <meta:user-defined meta:name="OVERHEIDop.locatietype/OVERHEIDop.gebiedsmarkering">GeometrieRef</meta:user-defined>
    <meta:user-defined meta:name="DCTERMS.W3CDTF/DCTERMS.available">2026-08-20</meta:user-defined>
    <meta:user-defined meta:name="DCTERMS.W3CDTF/OVERHEIDop.jaargang">2026</meta:user-defined>
    <meta:user-defined meta:name="OVERHEIDop.externeBijlage">Afwijkvergunning|exb-2026-29413</meta:user-defined>
    <meta:user-defined meta:name="OVERHEIDop.publicationIssue">393542</meta:user-defined>
    <meta:user-defined meta:name="OVERHEIDop.GmbID/DC.identifier">gmb-2026-393542</meta:user-defined>
    <meta:user-defined meta:name="OVERHEIDop.versieInformatie"/>
  </office:meta>
</office:document-meta>
</file>