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horecabedrijf Yemeni Somali Restaurant, Kruisstraat 158 5612C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5313 </text:p>
            <text:p text:style-name="common-al"> Omschrijving: horecabedrijf Yemeni Somali Restaurant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Kruisstraat 158 5612CM Eindhoven</text:p>
              </text:list-item>
            </text:list>
            <text:p text:style-name="common-al"> Soort aanvraag: Exploitatievergunning openbare inrichting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5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313</meta:user-defined>
    <meta:user-defined meta:name="DCTERMS.abstract">horecabedrijf Yemeni Somali Restaurant</meta:user-defined>
    <dc:language>nl</dc:language>
    <meta:user-defined meta:name="OVERHEIDop.locatietype/OVERHEIDop.gebiedsmarkering">Punt</meta:user-defined>
    <meta:user-defined meta:name="DC.title">Verlenging termijn: horecabedrijf Yemeni Somali Restaurant, Kruisstraat 158 5612CM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35</meta:user-defined>
    <meta:user-defined meta:name="OVERHEIDop.GmbID/DC.identifier">gmb-2026-393535</meta:user-defined>
    <meta:user-defined meta:name="OVERHEIDop.versieInformatie"/>
  </office:meta>
</office:document-meta>
</file>