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Laan van Niftarlake 68, 3612BV Tienhoven - het vervangen bestaande brug door een nieuwe brug t.b.v erftoegang over 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vangen bestaande brug door een nieuwe brug t.b.v erftoegang over sloot op de locatie Laan van Niftarlake 68, 3612BV Tienhoven.</text:p>
            <text:p text:style-name="common-al">Datum besluit: 17 augustus 2026</text:p>
            <text:p text:style-name="common-al">Zaaknummer: Z2026-00001120</text:p>
            <text:p text:style-name="common-al">U kunt bezwaar maken tot en met 29 september 2026</text:p>
            <text:p text:style-name="common-al">
            <text:span text:style-name="nadrukvet">Inzien</text:span>
          </text:p>
            <text:p text:style-name="common-al">U kunt de documenten met zaaknummer Z2026-00001120 tot 29 september 2026 inzien. Dit kan via de knop 'Bekijk documenten' aan de linkerkant van deze pagina, onder het kopje 'Extra informatie'. U kunt ook de link jeleefomgeving.nl/inzien/823214527/6e6867b7-815c-480d-9040-60a119b57f4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9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35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20</meta:user-defined>
    <meta:user-defined meta:name="DCTERMS.abstract">Betreft: Beschikking op aanvraag op locatie Laan van Niftarlake 68, 3612BV Tienhov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Laan van Niftarlake 68, 3612BV Tienhoven - het vervangen bestaande brug door een nieuwe brug t.b.v erftoegang over sloot</meta:user-defined>
    <meta:user-defined meta:name="OVERHEIDop.datumEindeReactietermijn">2026-09-29</meta:user-defined>
    <meta:user-defined meta:name="OVERHEIDop.terinzageleggingBG">https://jeleefomgeving.nl/inzien/823214527/6e6867b7-815c-480d-9040-60a119b57f4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32</meta:user-defined>
    <meta:user-defined meta:name="OVERHEIDop.GmbID/DC.identifier">gmb-2026-393532</meta:user-defined>
    <meta:user-defined meta:name="OVERHEIDop.versieInformatie"/>
  </office:meta>
</office:document-meta>
</file>