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standplaatsvergunning bevolkingsonderzoek borstkanker 1-12-2026 t/m 24-06-2027 - aan de kop van de Haven nabij de Brandweer aan de Loswal 1 te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aan de kop van de Haven nabij de Brandweer aan de Loswal 1 te Drachten, standplaatsvergunning bevolkingsonderzoek borstkanker 1-12-2026 t/m 24-06-2027, ontvangen: 17 augustus 2026. De aanvraag is geregistreerd onder zaaknummer Z2026-00002499.</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352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2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2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499</meta:user-defined>
    <meta:user-defined meta:name="DCTERMS.abstract">Aanvraag omgevingsvergunning: aan de kop van de Haven nabij de Brandweer aan de Loswal 1 te Drachten, standplaatsvergunning bevolkingsonderzoek borstkanker 1-12-2026 t/m 24-06-2027, ontvangen: 17 augustus 2026, zaaknummer: Z2026-00002499</meta:user-defined>
    <dc:language>nl</dc:language>
    <meta:user-defined meta:name="OVERHEIDop.locatietype/OVERHEIDop.gebiedsmarkering">Vlak</meta:user-defined>
    <meta:user-defined meta:name="DC.title">Gemeente Smallingerland - aanvraag omgevingsvergunning - standplaatsvergunning bevolkingsonderzoek borstkanker 1-12-2026 t/m 24-06-2027 - aan de kop van de Haven nabij de Brandweer aan de Loswal 1 te Drachten</meta:user-defined>
    <meta:user-defined meta:name="DCTERMS.W3CDTF/DCTERMS.available">2026-08-20</meta:user-defined>
    <meta:user-defined meta:name="DCTERMS.W3CDTF/OVERHEIDop.jaargang">2026</meta:user-defined>
    <meta:user-defined meta:name="OVERHEIDop.publicationIssue">393527</meta:user-defined>
    <meta:user-defined meta:name="OVERHEIDop.GmbID/DC.identifier">gmb-2026-393527</meta:user-defined>
    <meta:user-defined meta:name="OVERHEIDop.versieInformatie"/>
  </office:meta>
</office:document-meta>
</file>