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Binnenweg 4, 2121GX Benne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4 mei 2026 een aanvraag om een omgevingsvergunning voor het adres Binnenweg 4, 2121GX Bennebroek. De omgevingsvergunning is verleend. De gemeente geeft hiermee toestemming voor het legaliseren van 2 bijgebouwen en bouwen entreepoort. Het besluit is verzonden op 1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35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423</meta:user-defined>
    <meta:user-defined meta:name="DCTERMS.abstract">Betreft:  besluit op het adres Binnenweg 4, 2121GX Bennebroek voor het legaliseren van 2 bijgebouwen en bouwen entreepoort</meta:user-defined>
    <dc:language>nl</dc:language>
    <meta:user-defined meta:name="OVERHEIDop.locatietype/OVERHEIDop.gebiedsmarkering">Vlak</meta:user-defined>
    <meta:user-defined meta:name="DC.title">Verleende omgevingsvergunning voor Binnenweg 4, 2121GX Bennebroek</meta:user-defined>
    <meta:user-defined meta:name="DCTERMS.W3CDTF/DCTERMS.available">2026-08-20</meta:user-defined>
    <meta:user-defined meta:name="DCTERMS.W3CDTF/OVERHEIDop.jaargang">2026</meta:user-defined>
    <meta:user-defined meta:name="OVERHEIDop.publicationIssue">393526</meta:user-defined>
    <meta:user-defined meta:name="OVERHEIDop.GmbID/DC.identifier">gmb-2026-393526</meta:user-defined>
    <meta:user-defined meta:name="OVERHEIDop.versieInformatie"/>
  </office:meta>
</office:document-meta>
</file>