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houden van een collecte in week 41 en 42 2026 in Luyksgestel en de Weebosch door Sint-Nicolaas comite.</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vergunning APV-Bijzondere wet gegeven.</text:p>
            <text:p text:style-name="common-al">Zaaknummer: 17248024</text:p>
            <text:p text:style-name="common-al">Plaats/adres: Kern Luyksgestel, Kern Weebosch</text:p>
            <text:p text:style-name="common-al">Omschrijving: houden van een collecte in week 41 en 42 2026 in Luyksgestel en de Weebosch door Sint-Nicolaas comite</text:p>
            <text:p text:style-name="common-al">Activiteit(en): Inzameling geld en goederen</text:p>
            <text:p text:style-name="common-al">Het besluit is verstuurd op <text:span text:style-name="nadrukvet">18 augustus 2026</text:span>.</text:p>
            <text:p text:style-name="common-al"/>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stuurd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9352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2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2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ijk</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7248024</meta:user-defined>
    <meta:user-defined meta:name="DCTERMS.abstract">houden van een collecte in week 41 en 42 2026 in Luyksgestel en de Weebosch door Sint-Nicolaas comite</meta:user-defined>
    <dc:language>nl</dc:language>
    <meta:user-defined meta:name="OVERHEIDop.locatietype/OVERHEIDop.gebiedsmarkering">Punt</meta:user-defined>
    <meta:user-defined meta:name="OVERHEIDop.locatietype/OVERHEIDop.gebiedsmarkering">Punt</meta:user-defined>
    <meta:user-defined meta:name="DC.title">Vergunning voor het houden van een collecte in week 41 en 42 2026 in Luyksgestel en de Weebosch door Sint-Nicolaas comite.</meta:user-defined>
    <meta:user-defined meta:name="DCTERMS.W3CDTF/DCTERMS.available">2026-08-20</meta:user-defined>
    <meta:user-defined meta:name="DCTERMS.W3CDTF/OVERHEIDop.jaargang">2026</meta:user-defined>
    <meta:user-defined meta:name="OVERHEIDop.publicationIssue">393521</meta:user-defined>
    <meta:user-defined meta:name="OVERHEIDop.GmbID/DC.identifier">gmb-2026-393521</meta:user-defined>
    <meta:user-defined meta:name="OVERHEIDop.versieInformatie"/>
  </office:meta>
</office:document-meta>
</file>