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venemententerras - aanvraag - Schouwburgplein 5, 5801BV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chouwburgplein 5, 5801BV Venray</text:span>-Bistrobar Roos Carnaval 2027 evenemententerras en ontheffing artikel 35-zaaknummer Z2026-00007889-ontvangstdatum 15 augustus 2026</text:p>
            <text:p text:style-name="common-al"/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935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7889</meta:user-defined>
    <meta:user-defined meta:name="DCTERMS.abstract">Betreft : Aanvraag Evenemententerras - Schouwburgplein 5, 5801BV Venray</meta:user-defined>
    <dc:language>nl</dc:language>
    <meta:user-defined meta:name="OVERHEIDop.locatietype/OVERHEIDop.gebiedsmarkering">Punt</meta:user-defined>
    <meta:user-defined meta:name="DC.title">APV Evenemententerras - aanvraag - Schouwburgplein 5, 5801BV Venray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16</meta:user-defined>
    <meta:user-defined meta:name="OVERHEIDop.GmbID/DC.identifier">gmb-2026-393516</meta:user-defined>
    <meta:user-defined meta:name="OVERHEIDop.versieInformatie"/>
  </office:meta>
</office:document-meta>
</file>