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twee dakterrassen en het plaatsen van een airco , 2e Atjehstraat 38, 3531SV Utrecht, GU-Z2025-00379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2e Atjehstraat 38, 3531SV Utrecht</text:p>
            <text:p text:style-name="common-al">GU-Z2025-0037922</text:p>
            <text:p text:style-name="common-al">Toelichting: het bouwen van twee dakterrassen en het plaatsen van een airco 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9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351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1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1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5-0037922</meta:user-defined>
    <meta:user-defined meta:name="DCTERMS.abstract">Toelichting: het bouwen van twee dakterrassen en het plaatsen van een airco </meta:user-defined>
    <dc:language>nl</dc:language>
    <meta:user-defined meta:name="DC.title">Verleende Omgevingsvergunning, het bouwen van twee dakterrassen en het plaatsen van een airco , 2e Atjehstraat 38, 3531SV Utrecht, GU-Z2025-0037922</meta:user-defined>
    <meta:user-defined meta:name="OVERHEIDop.datumEindeReactietermijn">2026-09-29</meta:user-defined>
    <meta:user-defined meta:name="OVERHEIDop.terinzageleggingBG">https://jeleefomgeving.nl/inzien/002220647/4f883431-6db5-49a6-8acc-b6415b4c323b</meta:user-defined>
    <meta:user-defined meta:name="OVERHEIDop.locatietype/OVERHEIDop.gebiedsmarkering">GeometrieRef</meta:user-defined>
    <meta:user-defined meta:name="DCTERMS.W3CDTF/DCTERMS.available">2026-08-20</meta:user-defined>
    <meta:user-defined meta:name="DCTERMS.W3CDTF/OVERHEIDop.jaargang">2026</meta:user-defined>
    <meta:user-defined meta:name="OVERHEIDop.externeBijlage">Afwijkvergunning|exb-2026-29412</meta:user-defined>
    <meta:user-defined meta:name="OVERHEIDop.publicationIssue">393511</meta:user-defined>
    <meta:user-defined meta:name="OVERHEIDop.GmbID/DC.identifier">gmb-2026-393511</meta:user-defined>
    <meta:user-defined meta:name="OVERHEIDop.versieInformatie"/>
  </office:meta>
</office:document-meta>
</file>