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aanvraag voor het realiseren van keerwanden ten behoeve van plaatsing verdeelstation tegenover Oude Akerweg 87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
                        <text:span text:style-name="nadrukvet">Aanvraag omgevingsvergunning ingetrok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tegenover Oude Akerweg 87 te Gulpen</text:span>
                    </text:p>
                  </table:table-cell>
                  <table:table-cell table:style-name="entry" table:number-rows-spanned="1" table:number-columns-spanned="1">
                    <text:p text:style-name="table_al">Realiseren keerwanden ten behoeve van plaatsing verdeelstation</text:p>
                  </table:table-cell>
                  <table:table-cell table:style-name="entry" table:number-rows-spanned="1" table:number-columns-spanned="1">
                    <text:p text:style-name="table_al">Aanvraag ontvangen op 12 mei 2026 en ingetrokken op 17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5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aanvraag voor het realiseren van keerwanden ten behoeve van plaatsing verdeelstation tegenover Oude Akerweg 87 te Gulpen</meta:user-defined>
    <meta:user-defined meta:name="DCTERMS.W3CDTF/DCTERMS.available">2026-08-21</meta:user-defined>
    <meta:user-defined meta:name="DCTERMS.W3CDTF/OVERHEIDop.jaargang">2026</meta:user-defined>
    <meta:user-defined meta:name="OVERHEIDop.publicationIssue">393510</meta:user-defined>
    <meta:user-defined meta:name="OVERHEIDop.GmbID/DC.identifier">gmb-2026-393510</meta:user-defined>
    <meta:user-defined meta:name="OVERHEIDop.versieInformatie"/>
  </office:meta>
</office:document-meta>
</file>