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Ingetrokken aanvraag voor het realiseren van een parkeervoorziening aan de voorkant van de woning ten behoeve van logiesfunctie aan Hoofdstraat 45 te Mech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 </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
                        <text:span text:style-name="nadrukvet">Aanvraag omgevingsvergunning ingetrokk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Hoofdstraat 45, 6281 BB Mechelen </text:span>
                    </text:p>
                  </table:table-cell>
                  <table:table-cell table:style-name="entry" table:number-rows-spanned="1" table:number-columns-spanned="1">
                    <text:p text:style-name="table_al">Realiseren parkeervoorziening aan de voorkant van de woning ten behoeve van logiesfunctie</text:p>
                  </table:table-cell>
                  <table:table-cell table:style-name="entry" table:number-rows-spanned="1" table:number-columns-spanned="1">
                    <text:p text:style-name="table_al">Aanvraag ontvangen op 2 juli 2026 en ingetrokken op 16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l</text:span></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50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0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0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trokken aanvraag voor het realiseren van een parkeervoorziening aan de voorkant van de woning ten behoeve van logiesfunctie aan Hoofdstraat 45 te Mechelen</meta:user-defined>
    <meta:user-defined meta:name="DCTERMS.W3CDTF/DCTERMS.available">2026-08-21</meta:user-defined>
    <meta:user-defined meta:name="DCTERMS.W3CDTF/OVERHEIDop.jaargang">2026</meta:user-defined>
    <meta:user-defined meta:name="OVERHEIDop.publicationIssue">393504</meta:user-defined>
    <meta:user-defined meta:name="OVERHEIDop.GmbID/DC.identifier">gmb-2026-393504</meta:user-defined>
    <meta:user-defined meta:name="OVERHEIDop.versieInformatie"/>
  </office:meta>
</office:document-meta>
</file>