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rkt 3, 6211CH Maastricht. Kennisgeving nieuwe aanvraag omgevingsvergunning, het plaatsen van een WARHAMMER-winkelbord op de ge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674</text:p>
            <text:p text:style-name="common-al">
            <text:span text:style-name="nadrukvet">Markt 3, 6211CH Maastricht</text:span>
          </text:p>
            <text:p text:style-name="common-al">
            <text:span text:style-name="nadrukvet">het plaatsen van een WARHAMMER-winkelbord op de gevel</text:span>
          </text:p>
            <text:p text:style-name="common-al"/>
            <text:p text:style-name="common-al">
            <text:span text:style-name="nadrukvet">Datum ontvangst aanvraag:</text:span> 17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350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0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0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674</meta:user-defined>
    <dc:language>nl</dc:language>
    <meta:user-defined meta:name="OVERHEIDop.locatietype/OVERHEIDop.gebiedsmarkering">Vlak</meta:user-defined>
    <meta:user-defined meta:name="DC.title">Markt 3, 6211CH Maastricht. Kennisgeving nieuwe aanvraag omgevingsvergunning, het plaatsen van een WARHAMMER-winkelbord op de geve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03</meta:user-defined>
    <meta:user-defined meta:name="OVERHEIDop.GmbID/DC.identifier">gmb-2026-393503</meta:user-defined>
    <meta:user-defined meta:name="OVERHEIDop.versieInformatie"/>
  </office:meta>
</office:document-meta>
</file>