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erstelbesluit exploitatie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leiding </text:span>
          </text:p>
            <text:p text:style-name="common-al">Op 25 november 2025 heeft Proeflokaal Watersley B.V. een aanvraag ingediend voor een omgevingsvergunning voor de locatie Watersley 1, 6132 KA in Sittard.</text:p>
            <text:p text:style-name="common-al">Op 24 maart 2026 heeft de burgemeester van Sittard-Geleen aan Proeflokaal Watersley B.V. een exploitatievergunning verleend voor het exploiteren van het horecabedrijf "Proeflokaal Watersley", gevestigd aan Watersley 1 in Sittard.</text:p>
            <text:p text:style-name="common-al">Tegen deze exploitatievergunning heeft de heer J. Petit op 31 maart 2026 bezwaar gemaakt. Het bezwaar richt zich tegen voorschrift 21, onder c, van de exploitatievergunning.</text:p>
            <text:p text:style-name="common-al"/>
            <text:p text:style-name="common-al">Naar aanleiding van het ingediende bezwaar heeft een heroverweging van het betreffende voorschrift plaatsgevonden. Daarbij is vastgesteld dat voorschrift 21, onder c, oorspronkelijk afkomstig is uit de aan de locatie verbonden omgevingsvergunning en vervolgens is overgenomen in de exploitatievergunning.</text:p>
            <text:p text:style-name="common-al"/>
            <text:p text:style-name="common-al">Uit een nadere beoordeling van het akoestisch onderzoek door de gemeentelijke geluidadviseur is gebleken dat het rapport geen aanleiding geeft voor een algeheel verbod op het ten gehore brengen van muziek op het terras. Uit het akoestisch onderzoek blijkt niet dat dergelijke beperkingen noodzakelijk zijn ter bescherming van de omgeving. De opgenomen beperking is daarom strenger dan uit akoestisch oogpunt noodzakelijk wordt geacht.</text:p>
            <text:p text:style-name="common-al"/>
            <text:p text:style-name="common-al">De burgemeester acht het daarom wenselijk en noodzakelijk om het bestaande voorschrift te vervangen door maatwerkvoorschriften, waarmee enerzijds de woon- en leefomgeving wordt beschermd en anderzijds ruimte wordt geboden voor de exploitatie van het terras.</text:p>
            <text:p text:style-name="common-al"/>
            <text:p text:style-name="common-al">Met toepassing van artikel 1:6 van de Algemene Plaatselijke Verordening wordt de exploitatievergunning van 24 maart 2026 op dit onderdeel gewijzigd.</text:p>
            <text:p text:style-name="common-al"/>
            <text:p text:style-name="common-al">
            <text:span text:style-name="nadrukvet">Overwegingen</text:span>
          </text:p>
            <text:p text:style-name="common-al">Voorschrift 21, onder c, van de exploitatievergunning bepaalt dat op het terras geen levende of mechanische muziek ten gehore mag worden gebracht;</text:p>
            <text:p text:style-name="common-al">Dit voorschrift is overgenomen uit de omgevingsvergunning en is niet afzonderlijk beoordeeld binnen het kader van de exploitatievergunning;</text:p>
            <text:p text:style-name="common-al">Naar aanleiding van het ingediende bezwaar heeft een herbeoordeling plaatsgevonden van het onderliggende akoestisch onderzoek;</text:p>
            <text:p text:style-name="common-al">Uit deze herbeoordeling blijkt dat een volledig verbod op muziek op het terras niet noodzakelijk is;</text:p>
            <text:p text:style-name="common-al">De gemeentelijke geluidadviseur heeft geconcludeerd dat kan worden volstaan met maatwerkvoorschriften die de geluidbelasting beperken.</text:p>
            <text:p text:style-name="common-al">De burgemeester acht het daarom noodzakelijk en proportioneel om voorschrift 21, onder c, te vervangen door maatwerkvoorschriften.</text:p>
            <text:p text:style-name="common-al">
            <text:span text:style-name="nadrukvet">Besluit</text:span>
          </text:p>
            <text:p text:style-name="common-al">De burgemeester van Sittard-Geleen besluit:</text:p>
            <text:p text:style-name="common-al">De exploitatievergunning van 24 maart 2026 voor Proeflokaal Watersley B.V., gevestigd aan Watersley 1 in Sittard, gedeeltelijk te wijzigen;</text:p>
            <text:p text:style-name="common-al">Voorschrift 21, onder c, in te trekken;</text:p>
            <text:p text:style-name="common-al">
            <text:span text:style-name="nadrukcur">“Op het terras mag geen (levende of mechanische) muziek ten gehore worden gebracht.”</text:span>
          </text:p>
            <text:p text:style-name="common-al">Aan de exploitatievergunning het volgende voorschrift toe te voegen:</text:p>
            <text:p text:style-name="common-al">Op het terras is uitsluitend achtergrondmuziek toegestaan, mits wordt voldaan aan de volgende voorwaarden:</text:p>
            <text:p text:style-name="common-al">het bronvermogen van de muziek bedraagt maximaal 70 dB(A);</text:p>
            <text:p text:style-name="common-al">de geluidbelasting op geluidsgevoelige gebouwen mag niet meer Lden 40 dB;</text:p>
            <text:p text:style-name="common-al">het afspelen van muziek op het terras is uitsluitend toegestaan tussen 07:00 uur en 23:00 uur.</text:p>
            <text:p text:style-name="common-al"/>
            <text:p text:style-name="common-al">De exploitatievergunning van 24 maart 2026 voor het overige ongewijzigd in stand te laten.</text:p>
            <text:p text:style-name="common-al"/>
            <text:p text:style-name="common-al">
            <text:span text:style-name="nadrukvet">Gevolgen voor de bezwaarprocedure</text:span>
          </text:p>
            <text:p text:style-name="common-al">Ten tijde van het nemen van dit herstelbesluit is het bezwaar van de heer J. Petit nog in behandeling.</text:p>
            <text:p text:style-name="common-al"/>
            <text:p text:style-name="common-al">Op grond van artikel 6:19 van de Algemene wet bestuursrecht wordt het reeds ingediende bezwaar geacht mede te zijn gericht tegen dit herstelbesluit, voor zover de bezwaarmaker daarbij nog belang heeft.</text:p>
            <text:p text:style-name="common-al"/>
            <text:p text:style-name="common-al">
            <text:span text:style-name="nadrukvet">Inwerkingtreding</text:span>
          </text:p>
            <text:p text:style-name="common-al">Dit herstelbesluit treedt in werking op de dag na bekendmaking.</text:p>
            <text:p text:style-name="common-al"/>
            <text:p text:style-name="common-al">Vanaf dat moment vervangt dit herstelbesluit voorschrift 21, onder c, van de exploitatievergunning van 24 maart 2026.</text:p>
            <text:p text:style-name="common-al">
            <text:span text:style-name="nadrukvet"/>
          </text:p>
            <text:p text:style-name="last-al">Sittard, 6 augustus 2026</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9349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9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49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Sittard-Geleen</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2025-00003105</meta:user-defined>
    <dc:language>nl</dc:language>
    <meta:user-defined meta:name="OVERHEIDop.locatietype/OVERHEIDop.gebiedsmarkering">Adres</meta:user-defined>
    <meta:user-defined meta:name="DC.title">Herstelbesluit exploitatievergunning</meta:user-defined>
    <meta:user-defined meta:name="DCTERMS.W3CDTF/DCTERMS.available">2026-08-20</meta:user-defined>
    <meta:user-defined meta:name="DCTERMS.W3CDTF/OVERHEIDop.jaargang">2026</meta:user-defined>
    <meta:user-defined meta:name="OVERHEIDop.publicationIssue">393497</meta:user-defined>
    <meta:user-defined meta:name="OVERHEIDop.GmbID/DC.identifier">gmb-2026-393497</meta:user-defined>
    <meta:user-defined meta:name="OVERHEIDop.versieInformatie"/>
  </office:meta>
</office:document-meta>
</file>