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Leidseplein 21 2013PV Haarlem, 0392-2026-0137100, het samenvoegen van een gesplitste woning, ontvangen op 18-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349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9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9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7100</meta:user-defined>
    <meta:user-defined meta:name="DCTERMS.abstract">het samenvoegen van een gesplitste woning</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Leidseplein 21 2013PV Haarlem, 0392-2026-0137100, het samenvoegen van een gesplitste woning, ontvangen op 18-08-2026</meta:user-defined>
    <meta:user-defined meta:name="DCTERMS.W3CDTF/DCTERMS.available">2026-08-20</meta:user-defined>
    <meta:user-defined meta:name="DCTERMS.W3CDTF/OVERHEIDop.jaargang">2026</meta:user-defined>
    <meta:user-defined meta:name="OVERHEIDop.publicationIssue">393494</meta:user-defined>
    <meta:user-defined meta:name="OVERHEIDop.GmbID/DC.identifier">gmb-2026-393494</meta:user-defined>
    <meta:user-defined meta:name="OVERHEIDop.versieInformatie"/>
  </office:meta>
</office:document-meta>
</file>