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Sloopmelding voor het verwijderen van asbesthoudend dakbeschot en -stopverf uit woningen op de locatie Schoolstraat 6, 8, 10 en 12, 7384 AW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494</text:p>
            <text:p text:style-name="common-al"/>
            <text:p text:style-name="common-al">
            <text:span text:style-name="nadrukvet">Procedure</text:span>
          </text:p>
            <text:p text:style-name="common-al">Deze aanvraag is gepubliceerd op 17 augustus juli 2026. Per abuis is hier <text:span text:style-name="nadrukvet">Sloopmelding voor het verwijderen van asbesthoudend dakbeschot en -stopverf uit woningen op de locatie Schoolstraat 6, 8, 10 en 12, 7391DA Twello </text:span>vermeld. Dit had moeten zijn <text:span text:style-name="nadrukvet">Sloopmelding voor het verwijderen van asbesthoudend dakbeschot en -stopverf uit woningen op de locatie Schoolstraat 6, 8, 10 en 12, 7384 AW Wilp<text:span text:style-name="nadrukvet">.</text:span></text:span></text:p>
            <text:p text:style-name="common-al"/>
            <text:p text:style-name="common-al">
            <text:span text:style-name="nadrukvet">
              <text:span text:style-name="nadrukvet">Informatie</text:span>
            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348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8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4</meta:user-defined>
    <meta:user-defined meta:name="DCTERMS.abstract">Schoolstraat 6, 8, 10 en 12, 7384 AW Wil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RECTIFICATIE: Sloopmelding voor het verwijderen van asbesthoudend dakbeschot en -stopverf uit woningen op de locatie Schoolstraat 6, 8, 10 en 12, 7384 AW Wil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83</meta:user-defined>
    <meta:user-defined meta:name="OVERHEIDop.GmbID/DC.identifier">gmb-2026-393483</meta:user-defined>
    <meta:user-defined meta:name="OVERHEIDop.versieInformatie"/>
  </office:meta>
</office:document-meta>
</file>