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Bruinisse, G 1733 (Westlandplantsoen)    - Realiseren van een omheind hondenlosloopveld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Realiseren van een omheind hondenlosloopveldZaaknummer: 1725847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346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7028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Omgevingsvergunning, Bruinisse, G 1733 (Westlandplantsoen)    - Realiseren van een omheind hondenlosloopveldAanvraa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66</meta:user-defined>
    <meta:user-defined meta:name="OVERHEIDop.GmbID/DC.identifier">gmb-2026-393466</meta:user-defined>
    <meta:user-defined meta:name="OVERHEIDop.versieInformatie"/>
  </office:meta>
</office:document-meta>
</file>