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Kolonel Clarklaan 12, 2111XB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1 mei 2026 een aanvraag omgevingsvergunning voor het plaatsen van een dakkapel (voorzijde) op het adres Kolonel Clarklaan 12, 2111XB Aerdenhout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4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53</meta:user-defined>
    <meta:user-defined meta:name="DCTERMS.abstract">Betreft:  besluit op het adres Kolonel Clarklaan 12, 2111XB Aerdenhout voor het plaatsen van een dakkapel (voorzijde)</meta:user-defined>
    <dc:language>nl</dc:language>
    <meta:user-defined meta:name="OVERHEIDop.locatietype/OVERHEIDop.gebiedsmarkering">Vlak</meta:user-defined>
    <meta:user-defined meta:name="DC.title">Besluit verlengen beslistermijn voor Kolonel Clarklaan 12, 2111XB Aerden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65</meta:user-defined>
    <meta:user-defined meta:name="OVERHEIDop.GmbID/DC.identifier">gmb-2026-393465</meta:user-defined>
    <meta:user-defined meta:name="OVERHEIDop.versieInformatie"/>
  </office:meta>
</office:document-meta>
</file>