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ansumerweg 15, 9905RA Holw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gemeente Eemsdelta een aanvraag ontvangen voor het bouwen van een mestsilo op de locatie Nansumerweg 15, 9905RA Holwierde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34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referentienummer">Rx.Mission zaak Z2026-00004148</meta:user-defined>
    <meta:user-defined meta:name="DCTERMS.abstract">14 augustus 2026 voor het bouwen van een mestsilo op de locatie Nansumerweg 15, 9905RA Holwierde.</meta:user-defined>
    <dc:language>nl</dc:language>
    <meta:user-defined meta:name="OVERHEIDop.locatietype/OVERHEIDop.gebiedsmarkering">Vlak</meta:user-defined>
    <meta:user-defined meta:name="DC.title">Kennisgeving ontvangst aanvraag omgevingsvergunning Nansumerweg 15, 9905RA Holwier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463</meta:user-defined>
    <meta:user-defined meta:name="OVERHEIDop.GmbID/DC.identifier">gmb-2026-393463</meta:user-defined>
    <meta:user-defined meta:name="OVERHEIDop.versieInformatie"/>
  </office:meta>
</office:document-meta>
</file>