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plaatsen van een matrixbord/tekstkar 24 augustus t/m 31 augustus 2026 - ter hoogte Van Knobelsdorffplein 32-34, 9203DJ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ter hoogte Van Knobelsdorffplein 32-34, 9203DJ Drachten, het plaatsen van een matrixbord/tekstkar 24 augustus t/m 31 augustus 2026, Z2026-00002380, datum bekendmaking: 18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345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5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5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380</meta:user-defined>
    <meta:user-defined meta:name="DCTERMS.abstract">Verleende omgevingsvergunning, ter hoogte Van Knobelsdorffplein 32-34, 9203DJ Drachten, het plaatsen van een matrixbord/tekstkar 24 augustus t/m 31 augustus 2026, zaaknummer: Z2026-00002380, datum bekendmaking: 18 augustus 2026</meta:user-defined>
    <dc:language>nl</dc:language>
    <meta:user-defined meta:name="OVERHEIDop.locatietype/OVERHEIDop.gebiedsmarkering">Vlak</meta:user-defined>
    <meta:user-defined meta:name="DC.title">Gemeente Smallingerland - verlening omgevingsvergunning - het plaatsen van een matrixbord/tekstkar 24 augustus t/m 31 augustus 2026 - ter hoogte Van Knobelsdorffplein 32-34, 9203DJ Drachten</meta:user-defined>
    <meta:user-defined meta:name="DCTERMS.W3CDTF/DCTERMS.available">2026-08-20</meta:user-defined>
    <meta:user-defined meta:name="DCTERMS.W3CDTF/OVERHEIDop.jaargang">2026</meta:user-defined>
    <meta:user-defined meta:name="OVERHEIDop.publicationIssue">393457</meta:user-defined>
    <meta:user-defined meta:name="OVERHEIDop.GmbID/DC.identifier">gmb-2026-393457</meta:user-defined>
    <meta:user-defined meta:name="OVERHEIDop.versieInformatie"/>
  </office:meta>
</office:document-meta>
</file>