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VUGHT BINNENGEKOMEN AANVRAAG OMGEVINGSVERGUNNING BOUWEN EN WERK NIET ZIJNDE BOUWWERK – GULDENBERG 4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Guldenberg 4 Helvoirt, bouwen van een schuur, Z26-311647.</text:p>
            <text:p text:style-name="common-al"/>
            <text:p text:style-name="common-al">De aanvraag is ontvangen op 17 augustus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344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4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BINNENGEKOMEN AANVRAAG OMGEVINGSVERGUNNING BOUWEN EN WERK NIET ZIJNDE BOUWWERK – GULDENBERG 4 HELVOI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443</meta:user-defined>
    <meta:user-defined meta:name="OVERHEIDop.GmbID/DC.identifier">gmb-2026-393443</meta:user-defined>
    <meta:user-defined meta:name="OVERHEIDop.versieInformatie"/>
  </office:meta>
</office:document-meta>
</file>