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de Diepteweg 15, Ingekomen aanvraag Omgevingsvergunning, het realiseren van een geluidswand voor pickleball ba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realiseren van een geluidswand voor pickleball banen</text:p>
            <text:p text:style-name="common-al"/>
            <text:p text:style-name="common-al">
            <text:span text:style-name="nadrukvet">Adres of locatie</text:span>: de Diepteweg 15, 5236 PV 's-Hertogenbosch, Verzoeklocatie 2026081701424</text:p>
            <text:p text:style-name="common-al">
            <text:span text:style-name="nadrukvet">Omschrijving</text:span>: het realiseren van een geluidswand voor pickleball banen</text:p>
            <text:p text:style-name="common-al">
            <text:span text:style-name="nadrukvet">Kenmerknummer</text:span>: 079619744913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9343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3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3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ruimtelijke ordening</meta:user-defined>
    <meta:user-defined meta:name="OVERHEIDop.referentienummer">079619744913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de Diepteweg 15, Ingekomen aanvraag Omgevingsvergunning, het realiseren van een geluidswand voor pickleball ban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3433</meta:user-defined>
    <meta:user-defined meta:name="OVERHEIDop.GmbID/DC.identifier">gmb-2026-393433</meta:user-defined>
    <meta:user-defined meta:name="OVERHEIDop.versieInformatie"/>
  </office:meta>
</office:document-meta>
</file>